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de eerste verdieping aan de achterkant van de woning, Wijnland 15 te Vleuten,  HZ_WABO-23-022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jnland 15 te Vleuten</text:p>
            <text:p text:style-name="common-al">HZ_WABO-23-02252</text:p>
            <text:p text:style-name="common-al">Toelichting: het bouwen van een dakopbouw op de eerste verdieping aan de achterkant van de woning</text:p>
            <text:p text:style-name="common-al">Datum besluit: 16 maart 2023</text:p>
            <text:p text:style-name="common-al">Startdatum bezwaartermijn: 17 maart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20431</text:span><text:line-break/><text:date style:data-style-name="dag" text:fixed="true" text:date-value="2023-03-20"/><text:line-break/><text:date style:data-style-name="jaar" text:fixed="true" text:date-value="2023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0431</text:span><text:date style:data-style-name="nicedate" text:fixed="true" text:date-value="2023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0431</text:span><text:date style:data-style-name="nicedate" text:fixed="true" text:date-value="2023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de eerste verdieping aan de achterkant van de woning, Wijnland 15 te Vleuten,  HZ_WABO-23-02252</meta:user-defined>
    <meta:user-defined meta:name="DCTERMS.W3CDTF/DCTERMS.available">2023-03-20</meta:user-defined>
    <meta:user-defined meta:name="DCTERMS.W3CDTF/OVERHEIDop.jaargang">2023</meta:user-defined>
    <meta:user-defined meta:name="OVERHEIDop.externeBijlage">Aanvraagdocument  publiceerbaar-A|exb-2023-13805</meta:user-defined>
    <meta:user-defined meta:name="OVERHEIDop.externeBijlage">Besluit omgevingsvergunning publiceerbaar|exb-2023-13806</meta:user-defined>
    <meta:user-defined meta:name="OVERHEIDop.publicationIssue">120431</meta:user-defined>
    <meta:user-defined meta:name="OVERHEIDop.GmbID/DC.identifier">gmb-2023-120431</meta:user-defined>
    <meta:user-defined meta:name="OVERHEIDop.versieInformatie"/>
  </office:meta>
</office:document-meta>
</file>