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drijfsgebouw na sloop van het bestaande bedrijfsgebouw, 't Hoog 7 te Vleuten,  HZ_WABO-22-295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't Hoog 7 te Vleuten</text:p>
            <text:p text:style-name="common-al">HZ_WABO-22-29599</text:p>
            <text:p text:style-name="common-al">Toelichting: het bouwen van een bedrijfsgebouw na sloop van het bestaande bedrijfsgebouw</text:p>
            <text:p text:style-name="common-al">Datum besluit: 16 maart 2023</text:p>
            <text:p text:style-name="common-al">Startdatum bezwaartermijn: 17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0405</text:span><text:line-break/><text:date style:data-style-name="dag" text:fixed="true" text:date-value="2023-03-20"/><text:line-break/><text:date style:data-style-name="jaar" text:fixed="true" text:date-value="2023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05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05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edrijfsgebouw na sloop van het bestaande bedrijfsgebouw, 't Hoog 7 te Vleuten,  HZ_WABO-22-29599</meta:user-defined>
    <meta:user-defined meta:name="DCTERMS.W3CDTF/DCTERMS.available">2023-03-20</meta:user-defined>
    <meta:user-defined meta:name="DCTERMS.W3CDTF/OVERHEIDop.jaargang">2023</meta:user-defined>
    <meta:user-defined meta:name="OVERHEIDop.externeBijlage">Aanvraagdocument  publiceerbaar-A|exb-2023-13800</meta:user-defined>
    <meta:user-defined meta:name="OVERHEIDop.externeBijlage">Besluit omgevingsvergunning publiceerbaar|exb-2023-13801</meta:user-defined>
    <meta:user-defined meta:name="OVERHEIDop.publicationIssue">120405</meta:user-defined>
    <meta:user-defined meta:name="OVERHEIDop.GmbID/DC.identifier">gmb-2023-120405</meta:user-defined>
    <meta:user-defined meta:name="OVERHEIDop.versieInformatie"/>
  </office:meta>
</office:document-meta>
</file>