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Rijsenhout, Grote Poellaan 89, 1435 GE, bouwen van een nieuwe schuur achter de woning, 16-03-2023, zaaknummer 7479166, olonummer 7664079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119958</text:span><text:line-break/><text:date style:data-style-name="dag" text:fixed="true" text:date-value="2023-03-20"/><text:line-break/><text:date style:data-style-name="jaar" text:fixed="true" text:date-value="2023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9958</text:span><text:date style:data-style-name="nicedate" text:fixed="true" text:date-value="2023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9958</text:span><text:date style:data-style-name="nicedate" text:fixed="true" text:date-value="2023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, Rijsenhout, Grote Poellaan 89, 1435 GE, bouwen van een nieuwe schuur achter de woning, 16-03-2023, zaaknummer 7479166, olonummer 7664079.</meta:user-defined>
    <meta:user-defined meta:name="DCTERMS.W3CDTF/DCTERMS.available">2023-03-20</meta:user-defined>
    <meta:user-defined meta:name="DCTERMS.W3CDTF/OVERHEIDop.jaargang">2023</meta:user-defined>
    <meta:user-defined meta:name="OVERHEIDop.publicationIssue">119958</meta:user-defined>
    <meta:user-defined meta:name="OVERHEIDop.GmbID/DC.identifier">gmb-2023-119958</meta:user-defined>
    <meta:user-defined meta:name="OVERHEIDop.versieInformatie"/>
  </office:meta>
</office:document-meta>
</file>