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bouw van een bedrijfspand aan Homburg (BEE03 D 2096) te Bees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de bouw van een bedrijfspand (Bouwen), Homburg (BEE03 D 2096), in Beesd (08-03-2023) (geen bezwaar mogelijk), ODR230325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119068</text:span><text:line-break/><text:date style:data-style-name="dag" text:fixed="true" text:date-value="2023-03-21"/><text:line-break/><text:date style:data-style-name="jaar" text:fixed="true" text:date-value="2023-03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9068</text:span><text:date style:data-style-name="nicedate" text:fixed="true" text:date-value="2023-03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9068</text:span><text:date style:data-style-name="nicedate" text:fixed="true" text:date-value="2023-03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03258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Aanvraag vergunning voor de bouw van een bedrijfspand aan Homburg (BEE03 D 2096) te Beesd</meta:user-defined>
    <meta:user-defined meta:name="DCTERMS.W3CDTF/DCTERMS.available">2023-03-21</meta:user-defined>
    <meta:user-defined meta:name="DCTERMS.W3CDTF/OVERHEIDop.jaargang">2023</meta:user-defined>
    <meta:user-defined meta:name="OVERHEIDop.publicationIssue">119068</meta:user-defined>
    <meta:user-defined meta:name="OVERHEIDop.GmbID/DC.identifier">gmb-2023-119068</meta:user-defined>
    <meta:user-defined meta:name="OVERHEIDop.versieInformatie"/>
  </office:meta>
</office:document-meta>
</file>