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tijdelijke model woning (10 jaar), Proostwetering 31 te Utrecht,  HZ_WABO-22-4438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ostwetering 31 te Utrecht</text:p>
            <text:p text:style-name="common-al">HZ_WABO-22-44387</text:p>
            <text:p text:style-name="common-al">Toelichting: het bouwen van een tijdelijke model woning (10 jaar)</text:p>
            <text:p text:style-name="common-al">Datum besluit: 16 maart 2023</text:p>
            <text:p text:style-name="common-al">Startdatum bezwaartermijn: 17 maart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9053</text:span><text:line-break/><text:date style:data-style-name="dag" text:fixed="true" text:date-value="2023-03-20"/><text:line-break/><text:date style:data-style-name="jaar" text:fixed="true" text:date-value="2023-03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9053</text:span><text:date style:data-style-name="nicedate" text:fixed="true" text:date-value="2023-03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9053</text:span><text:date style:data-style-name="nicedate" text:fixed="true" text:date-value="2023-03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tijdelijke model woning (10 jaar), Proostwetering 31 te Utrecht,  HZ_WABO-22-44387</meta:user-defined>
    <meta:user-defined meta:name="DCTERMS.W3CDTF/DCTERMS.available">2023-03-20</meta:user-defined>
    <meta:user-defined meta:name="DCTERMS.W3CDTF/OVERHEIDop.jaargang">2023</meta:user-defined>
    <meta:user-defined meta:name="OVERHEIDop.externeBijlage">ALG aanvraag Publiceerbaar-A|exb-2023-13667</meta:user-defined>
    <meta:user-defined meta:name="OVERHEIDop.externeBijlage">Besluit omgevingsvergunning publiceerbaar|exb-2023-13668</meta:user-defined>
    <meta:user-defined meta:name="OVERHEIDop.publicationIssue">119053</meta:user-defined>
    <meta:user-defined meta:name="OVERHEIDop.GmbID/DC.identifier">gmb-2023-119053</meta:user-defined>
    <meta:user-defined meta:name="OVERHEIDop.versieInformatie"/>
  </office:meta>
</office:document-meta>
</file>