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Augsbuurt – Steenharst 1’ </text:p>
      <text:section text:name="zakelijke-mededeling_id1-3-2" text:style-name="zakelijke-mededeling">
        <text:section text:name="zakelijke-mededeling-tekst_id1-3-2-1" text:style-name="zakelijke-mededeling-tekst">
          <text:section text:name="tekst_id1-3-2-1-1" text:style-name="tekst">
            <text:p text:style-name="common-al">Vanaf 23 maart 2023 ligt het ontwerpbestemmingsplan ‘Augsbuurt – Steenharst 1’ ter inzage (NL.IMRO.1970.BpALSteenharst-ON01).</text:p>
            <text:p text:style-name="common-al">
            <text:span text:style-name="nadrukvet">Plan </text:span>
          </text:p>
            <text:p text:style-name="common-al">Het plan betreft de bouw en het gebruik mogelijk te maken van ten hoogste drie woningen en ten hoogste zes recreatieverblijven in het bestaande hoofdgebouw en bij deze verblijven horende recreatievoorzieningen in de vorm van een wellness. Hierbij mag het aantal woningen en recreatieverblijven gezamenlijk ten hoogste zeven bedragen. De locatie heeft op dit moment de bestemming ‘Agrarisch’. Dit wordt gewijzigd in de bestemming ‘Wonen’.</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ALSteenharst-ON01" xlink:type="simple">https://www.ruimtelijkeplannen.nl/?planidn=NL.IMRO.1970.BpALSteenharst-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23 maart 2023 tot en met 4 mei 2023 schriftelijk indienen bij de gemeenteraad Noardeast-Fryslân, Postbus 1, 9100 AA, Dokkum. Ook kunt u mondeling reageren. Daarvoor moet u een afspraak maken met het Cluster Omjouwing en Ekonomy.</text:p>
            <text:p text:style-name="common-al">
            <text:span text:style-name="nadrukvet">Heeft u vragen?</text:span>
          </text:p>
            <text:p text:style-name="common-al">Als u vragen heeft kunt u contact opnemen met het Cluster Omjouwing en Ekonomy, telefoon: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8662</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662</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662</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ALSteenharst-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Augsbuurt – Steenharst 1’</meta:user-defined>
    <meta:user-defined meta:name="DCTERMS.W3CDTF/DCTERMS.available">2023-03-22</meta:user-defined>
    <meta:user-defined meta:name="DCTERMS.W3CDTF/OVERHEIDop.jaargang">2023</meta:user-defined>
    <meta:user-defined meta:name="OVERHEIDop.publicationIssue">118662</meta:user-defined>
    <meta:user-defined meta:name="OVERHEIDop.GmbID/DC.identifier">gmb-2023-118662</meta:user-defined>
    <meta:user-defined meta:name="OVERHEIDop.versieInformatie"/>
  </office:meta>
</office:document-meta>
</file>