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Ontwerp omgevingsvergunning ten behoeve van de afwijking van het bestemmingsplan Amstel III Oost en de bouw van 290 woonunits met gemeenschappelijke ruimten, een sporthal, les-, therapie-, behandel en praktijkruimten aan de Tafelbergweg 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akt ter voldoening aan het bepaalde in artikel 3.10 van de Wet algemene bepalingen omgevingsrecht (Wabo), artikel 3.31 van de Wet Ruimtelijke ordening en afdeling 3.4 van de Algemene wet bestuursrecht bekend dat:</text:p>
            <text:p text:style-name="common-al">Met ingang van 17 maart 2023 ligt, met toepassing van de uniforme openbare voorbereidingsprocedure ingevolge afdeling 3.4 van de Algemene wet bestuursrecht, gedurende een termijn van 6 weken ter inzage: </text:p>
            <text:p text:style-name="common-al">Een ontwerp omgevingsvergunning voor het afwijken van het bestemmingsplan Amstel III Oost en de bouw van 290 woonunits met kleinschalige gemeenschappelijke ruimten (ca.11.o2o m<text:span text:style-name="sup">2</text:span> bvo), alsmede een sporthal, les- therapie- behandel- en praktijkruimten (ca. 1.600 m<text:span text:style-name="sup">2</text:span> bvo) en functies ter ondersteuning van het sociale ecosysteem (ca. 2.210 m<text:span text:style-name="sup">2 </text:span>bvo) (<text:span text:style-name="nadrukondlijn">OLO-nummer:</text:span><text:span text:style-name="nadrukondlijn"> 7073933</text:span>).</text:p>
            <text:p text:style-name="common-al">De ontwerp vergunning heeft betrekking op:</text:p>
            <text:list text:style-name="id1-3-2-1-1-5">
              <text:list-item text:style-override="id1-3-2-1-1-5-1">
                <text:number>o</text:number>
                <text:p text:style-name="al">het gebruik van gronden of bouwwerken in strijd met een planologische regeling (bestemmingsplan Amstel III Oost (artikel 2.1, eerste lid, onder c juncto artikel 2.12, eerste lid, onder a, onder 3 van de Wet algemene bepalingen omgevingsrecht);</text:p>
              </text:list-item>
              <text:list-item text:style-override="id1-3-2-1-1-5-2">
                <text:number>o</text:number>
                <text:p text:style-name="al">het bouwen van een bouwwerk (artikel 2.1, eerste lid, onder a van de Wet algemene bepalingen omgevingsrecht);</text:p>
              </text:list-item>
            </text:list>
            <text:p text:style-name="common-al">Het ontwerpbesluit omgevingsvergunning en de bijbehorende stukken liggen vanaf van 2022 gedurende zes weken ter inzage bij:</text:p>
            <text:list text:style-name="id1-3-2-1-1-7">
              <text:list-item text:style-override="id1-3-2-1-1-7-1">
                <text:number>•</text:number>
                <text:p text:style-name="al">Stadsdeelkantoor Zuidoost, Anton de Komplein 150 te Amsterdam</text:p>
              </text:list-item>
            </text:list>
            <text:p text:style-name="common-al">Voor het inzien van de stukken kunt u een afspraak maken via 14020. </text:p>
            <text:p text:style-name="common-al">Tijdens de periode van ter inzage legging kunnen schriftelijk zienswijzen worden ingebracht. Uw schriftelijke zienswijze kunt u sturen aan het College van burgemeester en wethouders, T.a.v. afdeling Vergunningen, stadsdeel Zuidoost, Postbus 12491, 1100 AL Amsterdam Zuidoost.</text:p>
            <text:p text:style-name="common-al"> In deze periode kunnen ook mondeling zienswijzen worden ingebracht. U kunt hiervoor een afspraak maken met de afdeling Vergunningen, Stadsdeel Zuidoost op telefoonnummer 14020. </text:p>
            <text:p text:style-name="last-al">
            <text:span text:style-name="nadrukvet">
              <text:span text:style-name="nadrukcur">Uw gegevens worden in overeenstemming met de Algemene verordening gegevensbescherming (AVG) verwerkt. Op deze verwerking van persoonsgegevens is een privacyreglement van toepassing. Dit reglement kunt u raadplegen op de website van de gemeente Amsterdam.</text:span>
            </text:span>
          </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 </text:span>
            <text:span text:style-name="datum">16-03-2023 </text:span>
          </text:p>
          </text:section>
          <text:section text:name="ondertekening_id1-3-2-2-2">
            <text:p><text:span text:style-name="ondertekening_naam">
            <text:span text:style-name="voornaam">
              
            </text:span>
            <text:span text:style-name="achternaam"/>
          </text:span></text:p>
            <text:p><text:span text:style-name="functie">College van burgemeester en wethouders</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18583</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583</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583</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 omgevingsvergunning ten behoeve van de afwijking van het bestemmingsplan Amstel III Oost en de bouw van 290 woonunits met gemeenschappelijke ruimten, een sporthal, les-, therapie-, behandel en praktijkruimten aan de Tafelbergweg 8</meta:user-defined>
    <meta:user-defined meta:name="DCTERMS.W3CDTF/DCTERMS.available">2023-03-16</meta:user-defined>
    <meta:user-defined meta:name="DCTERMS.W3CDTF/OVERHEIDop.jaargang">2023</meta:user-defined>
    <meta:user-defined meta:name="OVERHEIDop.publicationIssue">118583</meta:user-defined>
    <meta:user-defined meta:name="OVERHEIDop.GmbID/DC.identifier">gmb-2023-118583</meta:user-defined>
    <meta:user-defined meta:name="OVERHEIDop.versieInformatie"/>
  </office:meta>
</office:document-meta>
</file>