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een eerder verleende vergunning voor het bouwen van twee woningen, de wijziging betreft de nokhoogte, Daalseweg 52 te Utrecht, HZ_WABO-23-086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alseweg 52 te Utrecht</text:span>
          </text:p>
            <text:p text:style-name="common-al">HZ_WABO-23-08696</text:p>
            <text:p text:style-name="common-al">Toelichting: het wijzigen van een eerder verleende vergunning voor het bouwen van twee woningen, de wijziging betreft de nokhoogte</text:p>
            <text:p text:style-name="common-al">Datum ontvangst aanvraag: 14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7820</text:span><text:line-break/><text:date style:data-style-name="dag" text:fixed="true" text:date-value="2023-03-17"/><text:line-break/><text:date style:data-style-name="jaar" text:fixed="true" text:date-value="2023-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820</text:span><text:date style:data-style-name="nicedate" text:fixed="true" text:date-value="2023-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7820</text:span><text:date style:data-style-name="nicedate" text:fixed="true" text:date-value="2023-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wijzigen van een eerder verleende vergunning voor het bouwen van twee woningen, de wijziging betreft de nokhoogte, Daalseweg 52 te Utrecht, HZ_WABO-23-08696</meta:user-defined>
    <meta:user-defined meta:name="DCTERMS.W3CDTF/DCTERMS.available">2023-03-17</meta:user-defined>
    <meta:user-defined meta:name="DCTERMS.W3CDTF/OVERHEIDop.jaargang">2023</meta:user-defined>
    <meta:user-defined meta:name="OVERHEIDop.externeBijlage">Aanvraagdocument  publiceerbaar-A|exb-2023-13517</meta:user-defined>
    <meta:user-defined meta:name="OVERHEIDop.publicationIssue">117820</meta:user-defined>
    <meta:user-defined meta:name="OVERHEIDop.GmbID/DC.identifier">gmb-2023-117820</meta:user-defined>
    <meta:user-defined meta:name="OVERHEIDop.versieInformatie"/>
  </office:meta>
</office:document-meta>
</file>