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ongebouw met acht appartementen na sloop van de bestaande bebouwing, Kleinesingel 29 te Utrecht, HZ_WABO-23-086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einesingel 29 te Utrecht</text:span>
          </text:p>
            <text:p text:style-name="common-al">HZ_WABO-23-08621</text:p>
            <text:p text:style-name="common-al">Toelichting: het bouwen van een woongebouw met acht appartementen na sloop van de bestaande bebouwing</text:p>
            <text:p text:style-name="common-al">Datum ontvangst aanvraag: 1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713</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13</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13</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ongebouw met acht appartementen na sloop van de bestaande bebouwing, Kleinesingel 29 te Utrecht, HZ_WABO-23-08621</meta:user-defined>
    <meta:user-defined meta:name="DCTERMS.W3CDTF/DCTERMS.available">2023-03-17</meta:user-defined>
    <meta:user-defined meta:name="DCTERMS.W3CDTF/OVERHEIDop.jaargang">2023</meta:user-defined>
    <meta:user-defined meta:name="OVERHEIDop.externeBijlage">Publiceerbaar-A|exb-2023-13478</meta:user-defined>
    <meta:user-defined meta:name="OVERHEIDop.publicationIssue">117713</meta:user-defined>
    <meta:user-defined meta:name="OVERHEIDop.GmbID/DC.identifier">gmb-2023-117713</meta:user-defined>
    <meta:user-defined meta:name="OVERHEIDop.versieInformatie"/>
  </office:meta>
</office:document-meta>
</file>