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AANBRENGEN VAN WALBESCHOEIING (VERVANGING) AENGWIRDERWEG 308 TJALLEBER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aanbrengen van walbeschoeiing (vervanging) op het perceel Aengwirderweg 308 te Tjalleberd (10-03-2023).</text:p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16576</text:span><text:line-break/><text:date style:data-style-name="dag" text:fixed="true" text:date-value="2023-03-17"/><text:line-break/><text:date style:data-style-name="jaar" text:fixed="true" text:date-value="2023-03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6576</text:span><text:date style:data-style-name="nicedate" text:fixed="true" text:date-value="2023-03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6576</text:span><text:date style:data-style-name="nicedate" text:fixed="true" text:date-value="2023-03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AANBRENGEN VAN WALBESCHOEIING (VERVANGING) AENGWIRDERWEG 308 TJALLEBERD</meta:user-defined>
    <meta:user-defined meta:name="DCTERMS.W3CDTF/DCTERMS.available">2023-03-17</meta:user-defined>
    <meta:user-defined meta:name="DCTERMS.W3CDTF/OVERHEIDop.jaargang">2023</meta:user-defined>
    <meta:user-defined meta:name="OVERHEIDop.publicationIssue">116576</meta:user-defined>
    <meta:user-defined meta:name="OVERHEIDop.GmbID/DC.identifier">gmb-2023-116576</meta:user-defined>
    <meta:user-defined meta:name="OVERHEIDop.versieInformatie"/>
  </office:meta>
</office:document-meta>
</file>