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mpenistenstraat 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 2 PV + Lampenistenstraat 97 + 26-04-2023, Locatie: Lampenistenstraat 97</text:p>
            <text:p text:style-name="common-al">Looptijd :26-04-2023 t/m 26-04-2023</text:p>
            <text:p text:style-name="common-al">Verzonden naar aanvrager op: 14-03-2023</text:p>
            <text:p text:style-name="common-al">Kenmerk gemeente: Z/23/21400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3/214004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15922</text:span><text:line-break/><text:date style:data-style-name="dag" text:fixed="true" text:date-value="2023-03-17"/><text:line-break/><text:date style:data-style-name="jaar" text:fixed="true" text:date-value="2023-03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5922</text:span><text:date style:data-style-name="nicedate" text:fixed="true" text:date-value="2023-03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5922</text:span><text:date style:data-style-name="nicedate" text:fixed="true" text:date-value="2023-03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40045</meta:user-defined>
    <meta:user-defined meta:name="DCTERMS.abstract">TVM 2 PV + Lampenistenstraat 97 + 26-04-2023, Lampenistenstraat 97</meta:user-defined>
    <dc:language>nl</dc:language>
    <meta:user-defined meta:name="OVERHEIDop.locatietype/OVERHEIDop.gebiedsmarkering">Punt</meta:user-defined>
    <meta:user-defined meta:name="DC.title">Besluit apv vergunning Verleend - Lampenistenstraat 97</meta:user-defined>
    <meta:user-defined meta:name="DCTERMS.W3CDTF/DCTERMS.available">2023-03-17</meta:user-defined>
    <meta:user-defined meta:name="DCTERMS.W3CDTF/OVERHEIDop.jaargang">2023</meta:user-defined>
    <meta:user-defined meta:name="OVERHEIDop.publicationIssue">115922</meta:user-defined>
    <meta:user-defined meta:name="OVERHEIDop.GmbID/DC.identifier">gmb-2023-115922</meta:user-defined>
    <meta:user-defined meta:name="OVERHEIDop.versieInformatie"/>
  </office:meta>
</office:document-meta>
</file>