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 en een dakkapel op het achterdakvlak, Schrijnwerkerslaan 26 te De Meern,  HZ_WABO-23-026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rijnwerkerslaan 26 te De Meern</text:p>
            <text:p text:style-name="common-al">HZ_WABO-23-02632</text:p>
            <text:p text:style-name="common-al">Toelichting: het bouwen van een dakkapel op het voordakvlak en een dakkapel op het achte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5745</text:span><text:line-break/><text:date style:data-style-name="dag" text:fixed="true" text:date-value="2023-03-16"/><text:line-break/><text:date style:data-style-name="jaar" text:fixed="true" text:date-value="2023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745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5745</text:span><text:date style:data-style-name="nicedate" text:fixed="true" text:date-value="2023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 en een dakkapel op het achterdakvlak, Schrijnwerkerslaan 26 te De Meern,  HZ_WABO-23-02632</meta:user-defined>
    <meta:user-defined meta:name="DCTERMS.W3CDTF/DCTERMS.available">2023-03-16</meta:user-defined>
    <meta:user-defined meta:name="DCTERMS.W3CDTF/OVERHEIDop.jaargang">2023</meta:user-defined>
    <meta:user-defined meta:name="OVERHEIDop.publicationIssue">115745</meta:user-defined>
    <meta:user-defined meta:name="OVERHEIDop.GmbID/DC.identifier">gmb-2023-115745</meta:user-defined>
    <meta:user-defined meta:name="OVERHEIDop.versieInformatie"/>
  </office:meta>
</office:document-meta>
</file>