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het aangaan van een huurovereenkomst openbaar gro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arderwijk is voornemens, met inachtneming van een termijn van 20 kalenderdagen, ingaande de dag na deze publicatie, een perceel grond zijnde openbaar groen gelegen achter Vollenhovemeen 19 te Harderwijk, kadastraal bekend gemeente Harderwijk sectie F, nummer 527 (ged.), (hierna te noemen: het perceel) met een oppervlakte van ca. 70 m² te verhuren. Volgens ons beleid komt voor uitgifte van openbaar groen alleen een aangrenzende eigenaar in aanmerking. De gemeente is van mening dat de huurder - als enige aangrenzende eigenaar - als enige serieuze gegadigde(n) in aanmerking komt voor deze verhuur.  Als u van mening bent dat u ook in aanmerking komt voor deze voorgenomen verhuur, dan dient u binnen twintig (20) kalenderdagen na de datum van deze publicatie een kort geding aanhangig te maken bij de Rechtbank Gelderland. Als u een kort geding aanhangig maakt, dan verzoeken wij u dit binnen de genoemde termijn schriftelijk aan de gemeente Harderwijk kenbaar te maken. </text:p>
            <text:p text:style-name="common-al">Als binnen twintig (20) kalenderdagen na de datum van deze publicatie géén kort geding is gestart, komen alle rechten te vervallen, waaronder het recht om nadien in rechte op te komen tegen dit voornemen tot verhuur. De gemeente hanteert deze handelwijze om rechtszekerheid te creëren, zodat zij na afloop van de termijn, met deze gegadigde de overeenkomst kan sluiten.</text:p>
            <text:p text:style-name="last-al">Voor nadere inlichtingen kunt u zich wenden tot Ingrid Smit, telefoonnummer 0341-411476 of per e-mail; i.smit<text:a xlink:href="mailto:g.somerwil@harderwijk.nl" xlink:type="simple">@harderwij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115533</text:span><text:line-break/><text:date style:data-style-name="dag" text:fixed="true" text:date-value="2023-03-20"/><text:line-break/><text:date style:data-style-name="jaar" text:fixed="true" text:date-value="2023-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5533</text:span><text:date style:data-style-name="nicedate" text:fixed="true" text:date-value="2023-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5533</text:span><text:date style:data-style-name="nicedate" text:fixed="true" text:date-value="2023-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3/xml/MC-DRP-Voorlicht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Voornemen tot het aangaan van een huurovereenkomst openbaar groen</meta:user-defined>
    <meta:user-defined meta:name="DCTERMS.W3CDTF/DCTERMS.available">2023-03-20</meta:user-defined>
    <meta:user-defined meta:name="DCTERMS.W3CDTF/OVERHEIDop.jaargang">2023</meta:user-defined>
    <meta:user-defined meta:name="OVERHEIDop.publicationIssue">115533</meta:user-defined>
    <meta:user-defined meta:name="OVERHEIDop.GmbID/DC.identifier">gmb-2023-115533</meta:user-defined>
    <meta:user-defined meta:name="OVERHEIDop.versieInformatie"/>
  </office:meta>
</office:document-meta>
</file>