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een bovenwoning, Bemuurde Weerd O.Z. 67 BS te Utrecht,  HZ_WABO-22-4035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muurde Weerd O.Z. 67 BS te Utrecht</text:p>
            <text:p text:style-name="common-al">HZ_WABO-22-40358</text:p>
            <text:p text:style-name="common-al">Toelichting: het bouwen van een dakopbouw op een bovenwoning</text:p>
            <text:p text:style-name="common-al">Datum besluit: 10 maart 2023</text:p>
            <text:p text:style-name="common-al">Startdatum bezwaartermijn: 14 maart 2023</text:p>
            <text:p text:style-name="common-al">Besluit: Van rechtswege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13442</text:span><text:line-break/><text:date style:data-style-name="dag" text:fixed="true" text:date-value="2023-03-15"/><text:line-break/><text:date style:data-style-name="jaar" text:fixed="true" text:date-value="2023-03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3442</text:span><text:date style:data-style-name="nicedate" text:fixed="true" text:date-value="2023-03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3442</text:span><text:date style:data-style-name="nicedate" text:fixed="true" text:date-value="2023-03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een bovenwoning, Bemuurde Weerd O.Z. 67 BS te Utrecht,  HZ_WABO-22-40358</meta:user-defined>
    <meta:user-defined meta:name="DCTERMS.W3CDTF/DCTERMS.available">2023-03-15</meta:user-defined>
    <meta:user-defined meta:name="DCTERMS.W3CDTF/OVERHEIDop.jaargang">2023</meta:user-defined>
    <meta:user-defined meta:name="OVERHEIDop.externeBijlage">Besluit omgevingsvergunning van rechtswege publ...|exb-2023-13009</meta:user-defined>
    <meta:user-defined meta:name="OVERHEIDop.publicationIssue">113442</meta:user-defined>
    <meta:user-defined meta:name="OVERHEIDop.GmbID/DC.identifier">gmb-2023-113442</meta:user-defined>
    <meta:user-defined meta:name="OVERHEIDop.versieInformatie"/>
  </office:meta>
</office:document-meta>
</file>