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uitbouw aan de achterkant van de woning, Duifstraat 7 te Utrecht,  HZ_WABO-22-431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uifstraat 7 te Utrecht</text:p>
            <text:p text:style-name="common-al">HZ_WABO-22-43103</text:p>
            <text:p text:style-name="common-al">Toelichting: het bouwen van een dakuitbouw aan de achterkant van de woning</text:p>
            <text:p text:style-name="common-al">Datum besluit: 9 maart 2023</text:p>
            <text:p text:style-name="common-al">Startdatum bezwaartermijn: 10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3033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033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033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uitbouw aan de achterkant van de woning, Duifstraat 7 te Utrecht,  HZ_WABO-22-43103</meta:user-defined>
    <meta:user-defined meta:name="DCTERMS.W3CDTF/DCTERMS.available">2023-03-15</meta:user-defined>
    <meta:user-defined meta:name="DCTERMS.W3CDTF/OVERHEIDop.jaargang">2023</meta:user-defined>
    <meta:user-defined meta:name="OVERHEIDop.externeBijlage">Publiceerbaar-A|exb-2023-12934</meta:user-defined>
    <meta:user-defined meta:name="OVERHEIDop.externeBijlage">Besluit omgevingsvergunning publiceerbaar|exb-2023-12935</meta:user-defined>
    <meta:user-defined meta:name="OVERHEIDop.publicationIssue">113033</meta:user-defined>
    <meta:user-defined meta:name="OVERHEIDop.GmbID/DC.identifier">gmb-2023-113033</meta:user-defined>
    <meta:user-defined meta:name="OVERHEIDop.versieInformatie"/>
  </office:meta>
</office:document-meta>
</file>