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bert Baeldestraat 219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Robert Baeldestraat 219, 3061TJ, het project betreft het renoveren van betonnen delen van de balkons van de Plantageflat aan de Robert Baeldestraat in Rotterdam en in</text:p>
            <text:p text:style-name="common-al">combinatie met de betonnen gevelbanden te schilderen. Daarnaast worden ter plaatse</text:p>
            <text:p text:style-name="common-al">van de balkons de bestaande hemelwaterafvoeren vervangen door nieuwe afvoeren</text:p>
            <text:p text:style-name="common-al">inclusief afvoerputten. Het pand betreft een gemeentelijk monument</text:p>
            <text:p text:style-name="common-al">(monumentnummer: E-117)  (datum besluit 13-03-2023, op dezelfde dag verzonden, dossiernummer OMV.23.01.00230) </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12909</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909</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909</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obert Baeldestraat 219</meta:user-defined>
    <meta:user-defined meta:name="DCTERMS.W3CDTF/DCTERMS.available">2023-03-15</meta:user-defined>
    <meta:user-defined meta:name="DCTERMS.W3CDTF/OVERHEIDop.jaargang">2023</meta:user-defined>
    <meta:user-defined meta:name="OVERHEIDop.publicationIssue">112909</meta:user-defined>
    <meta:user-defined meta:name="OVERHEIDop.GmbID/DC.identifier">gmb-2023-112909</meta:user-defined>
    <meta:user-defined meta:name="OVERHEIDop.versieInformatie"/>
  </office:meta>
</office:document-meta>
</file>