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wijzigen van de verleende vergunning voor de bouw van een woning aan Op ’t Zand 2b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Op ’t Zand 2b, het wijzigen van de verleende vergunning voor de bouw van een woning, verzonden 10-3-2023</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112549</text:span><text:line-break/><text:date style:data-style-name="dag" text:fixed="true" text:date-value="2023-03-16"/><text:line-break/><text:date style:data-style-name="jaar" text:fixed="true" text:date-value="2023-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2549</text:span><text:date style:data-style-name="nicedate" text:fixed="true" text:date-value="2023-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2549</text:span><text:date style:data-style-name="nicedate" text:fixed="true" text:date-value="2023-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wijzigen van de verleende vergunning voor de bouw van een woning aan Op ’t Zand 2b te Lichtenvoorde</meta:user-defined>
    <meta:user-defined meta:name="DCTERMS.W3CDTF/DCTERMS.available">2023-03-16</meta:user-defined>
    <meta:user-defined meta:name="DCTERMS.W3CDTF/OVERHEIDop.jaargang">2023</meta:user-defined>
    <meta:user-defined meta:name="OVERHEIDop.publicationIssue">112549</meta:user-defined>
    <meta:user-defined meta:name="OVERHEIDop.GmbID/DC.identifier">gmb-2023-112549</meta:user-defined>
    <meta:user-defined meta:name="OVERHEIDop.versieInformatie"/>
  </office:meta>
</office:document-meta>
</file>