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verlengen beslistermijn aanvraag omgevingsvergunning Z-HZ_WABO-2022-05229 Abdij van Egmondstraat 16 te Tilburg, bouwen van een tuinhuisje, 10 maart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 en W maakt bekend dat zij op grond van artikel 3.9 lid 2 van de Wet algemene bepalingen omgevingsrecht (Wabo) de beslistermijn van bovenstaande aanvraag met zes weken heeft verlengd.</text:p>
            <text:p text:style-name="common-al"/>
            <text:p text:style-name="last-al">Kenmerk:  - Z-HZ_WABO-2022-05229 - V - Abdij van Egmondstraat 16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12502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2502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2502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verlengen beslistermijn aanvraag omgevingsvergunning Z-HZ_WABO-2022-05229 Abdij van Egmondstraat 16 te Tilburg, bouwen van een tuinhuisje, 10 maart 2023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2502</meta:user-defined>
    <meta:user-defined meta:name="OVERHEIDop.GmbID/DC.identifier">gmb-2023-112502</meta:user-defined>
    <meta:user-defined meta:name="OVERHEIDop.versieInformatie"/>
  </office:meta>
</office:document-meta>
</file>