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TIJDELIJK GEBRUIK, CRACKSTRAAT NABIJ NUMMER 1 HEERENVE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tijdelijk gebruik openbare ruimte op het perceel Crackstraat nabij nr. 1 te Heerenveen (13 maart 2023).</text:p>
            <text:p text:style-name="common-al"/>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common-al"/>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112456</text:span><text:line-break/><text:date style:data-style-name="dag" text:fixed="true" text:date-value="2023-03-15"/><text:line-break/><text:date style:data-style-name="jaar" text:fixed="true" text:date-value="2023-03-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12456</text:span><text:date style:data-style-name="nicedate" text:fixed="true" text:date-value="2023-03-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12456</text:span><text:date style:data-style-name="nicedate" text:fixed="true" text:date-value="2023-03-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3/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Punt</meta:user-defined>
    <meta:user-defined meta:name="DC.title">VERLENING OMGEVINGSVERGUNNING, TIJDELIJK GEBRUIK, CRACKSTRAAT NABIJ NUMMER 1 HEERENVEEN</meta:user-defined>
    <meta:user-defined meta:name="DCTERMS.W3CDTF/DCTERMS.available">2023-03-15</meta:user-defined>
    <meta:user-defined meta:name="DCTERMS.W3CDTF/OVERHEIDop.jaargang">2023</meta:user-defined>
    <meta:user-defined meta:name="OVERHEIDop.publicationIssue">112456</meta:user-defined>
    <meta:user-defined meta:name="OVERHEIDop.GmbID/DC.identifier">gmb-2023-112456</meta:user-defined>
    <meta:user-defined meta:name="OVERHEIDop.versieInformatie"/>
  </office:meta>
</office:document-meta>
</file>