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Kanaalweg 191 Leeuwarden, (11056278) bouwen van 4 cameramasten op het onderstation van Liander, verzenddatum 03-03-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11852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1852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1852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Kanaalweg 191 Leeuwarden, (11056278) bouwen van 4 cameramasten op het onderstation van Liander, verzenddatum 03-03-2023.</meta:user-defined>
    <meta:user-defined meta:name="DCTERMS.W3CDTF/DCTERMS.available">2023-03-15</meta:user-defined>
    <meta:user-defined meta:name="DCTERMS.W3CDTF/OVERHEIDop.jaargang">2023</meta:user-defined>
    <meta:user-defined meta:name="OVERHEIDop.publicationIssue">111852</meta:user-defined>
    <meta:user-defined meta:name="OVERHEIDop.GmbID/DC.identifier">gmb-2023-111852</meta:user-defined>
    <meta:user-defined meta:name="OVERHEIDop.versieInformatie"/>
  </office:meta>
</office:document-meta>
</file>