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Aleidisstraa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Aleidisstraat 33, 3021SB, transformeren moskee naar kantoor en woningen (aanvraagdatum 28-02-2023, dossiernummer OMV.23.02.00388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11691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691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691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Aleidisstraat 33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1691</meta:user-defined>
    <meta:user-defined meta:name="OVERHEIDop.GmbID/DC.identifier">gmb-2023-111691</meta:user-defined>
    <meta:user-defined meta:name="OVERHEIDop.versieInformatie"/>
  </office:meta>
</office:document-meta>
</file>