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Van Lennepstraat 59 te Utrecht,  HZ_WABO-22-373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Lennepstraat 59 te Utrecht</text:p>
            <text:p text:style-name="common-al">HZ_WABO-22-37338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159</text:span><text:line-break/><text:date style:data-style-name="dag" text:fixed="true" text:date-value="2023-01-10"/><text:line-break/><text:date style:data-style-name="jaar" text:fixed="true" text:date-value="2023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159</text:span><text:date style:data-style-name="nicedate" text:fixed="true" text:date-value="2023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159</text:span><text:date style:data-style-name="nicedate" text:fixed="true" text:date-value="2023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Verlenging beslistermijn omgevingsvergunning, het bouwen van een dakopbouw op de woning, Van Lennepstraat 59 te Utrecht,  HZ_WABO-22-37338</meta:user-defined>
    <meta:user-defined meta:name="DCTERMS.W3CDTF/DCTERMS.available">2023-01-10</meta:user-defined>
    <meta:user-defined meta:name="DCTERMS.W3CDTF/OVERHEIDop.jaargang">2023</meta:user-defined>
    <meta:user-defined meta:name="OVERHEIDop.publicationIssue">11159</meta:user-defined>
    <meta:user-defined meta:name="OVERHEIDop.GmbID/DC.identifier">gmb-2023-11159</meta:user-defined>
    <meta:user-defined meta:name="OVERHEIDop.versieInformatie"/>
  </office:meta>
</office:document-meta>
</file>