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fietsenberging aan de zijgevel van de woning op het perceel Laakboulevard 332, 3825 K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fietsenberging aan de zijgevel van de woning op het perceel Laakboulevard 332, 3825 KL Amersfoort</text:span>
          </text:p>
            <text:p text:style-name="common-al">De Gemeente Amersfoort heeft op 25-02-2023 een aanvraag voor een omgevingsvergunning ontvangen voor het bouwen van een fietsenberging aan de zijgevel van de woning op het perceel Laakboulevard 332, 3825 KL Amersfoort, met kenmerk CLZ-0000184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4-04-2023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111246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1246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1246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1848</meta:user-defined>
    <dc:language>nl</dc:language>
    <meta:user-defined meta:name="OVERHEIDop.locatietype/OVERHEIDop.gebiedsmarkering">Punt</meta:user-defined>
    <meta:user-defined meta:name="DC.title">Ontvangen aanvraag omgevingsvergunning voor het bouwen van een fietsenberging aan de zijgevel van de woning op het perceel Laakboulevard 332, 3825 KL Amersfoort</meta:user-defined>
    <meta:user-defined meta:name="DCTERMS.W3CDTF/DCTERMS.available">2023-03-15</meta:user-defined>
    <meta:user-defined meta:name="DCTERMS.W3CDTF/OVERHEIDop.jaargang">2023</meta:user-defined>
    <meta:user-defined meta:name="OVERHEIDop.publicationIssue">111246</meta:user-defined>
    <meta:user-defined meta:name="OVERHEIDop.GmbID/DC.identifier">gmb-2023-111246</meta:user-defined>
    <meta:user-defined meta:name="OVERHEIDop.versieInformatie"/>
  </office:meta>
</office:document-meta>
</file>