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Kennisgeving verlenging beslistermijn Wabo, bouwen van een schuur met een carport, Kopaf 4, 9944 VA Nieu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 maken bekend dat zij hebben besloten voor de volgende aanvraag de beslistermijn te verlengen met een termijn van zes weken:</text:p>
            <text:p text:style-name="common-al"/>
            <text:p text:style-name="common-al">- Het bouwen van een schuur met een carport, Kopaf 4, 9944 VA Nieuwolda. Door dit besluit is de nieuwe uiterste beslisdatum 13 april 2023.</text:p>
            <text:p text:style-name="common-al"/>
            <text:p text:style-name="last-al">Winschoten, 15 februari 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10953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953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953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Kennisgeving verlenging beslistermijn Wabo, bouwen van een schuur met een carport, Kopaf 4, 9944 VA Nieuwolda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0953</meta:user-defined>
    <meta:user-defined meta:name="OVERHEIDop.GmbID/DC.identifier">gmb-2023-110953</meta:user-defined>
    <meta:user-defined meta:name="OVERHEIDop.versieInformatie"/>
  </office:meta>
</office:document-meta>
</file>