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Blaakweg 12 Harskamp, het bouwen van een bedrijfsp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9 maart 2023</text:p>
            <text:p text:style-name="common-al">Zaaknummer 2022W292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10593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593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593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Blaakweg 12 Harskamp, het bouwen van een bedrijfspand.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0593</meta:user-defined>
    <meta:user-defined meta:name="OVERHEIDop.GmbID/DC.identifier">gmb-2023-110593</meta:user-defined>
    <meta:user-defined meta:name="OVERHEIDop.versieInformatie"/>
  </office:meta>
</office:document-meta>
</file>