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gebouw voor kluisjesverhuur, Strandboulevard 222 te Utrecht, HZ_WABO-23-081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trandboulevard 222 te Utrecht</text:span>
          </text:p>
            <text:p text:style-name="common-al">HZ_WABO-23-08195</text:p>
            <text:p text:style-name="common-al">Toelichting: het bouwen van een gebouw voor kluisjesverhuur</text:p>
            <text:p text:style-name="common-al">Datum ontvangst aanvraag: 9 maart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10094</text:span><text:line-break/><text:date style:data-style-name="dag" text:fixed="true" text:date-value="2023-03-14"/><text:line-break/><text:date style:data-style-name="jaar" text:fixed="true" text:date-value="2023-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094</text:span><text:date style:data-style-name="nicedate" text:fixed="true" text:date-value="2023-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10094</text:span><text:date style:data-style-name="nicedate" text:fixed="true" text:date-value="2023-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gebouw voor kluisjesverhuur, Strandboulevard 222 te Utrecht, HZ_WABO-23-08195</meta:user-defined>
    <meta:user-defined meta:name="DCTERMS.W3CDTF/DCTERMS.available">2023-03-14</meta:user-defined>
    <meta:user-defined meta:name="DCTERMS.W3CDTF/OVERHEIDop.jaargang">2023</meta:user-defined>
    <meta:user-defined meta:name="OVERHEIDop.externeBijlage">Publiceerbaar-A|exb-2023-12689</meta:user-defined>
    <meta:user-defined meta:name="OVERHEIDop.publicationIssue">110094</meta:user-defined>
    <meta:user-defined meta:name="OVERHEIDop.GmbID/DC.identifier">gmb-2023-110094</meta:user-defined>
    <meta:user-defined meta:name="OVERHEIDop.versieInformatie"/>
  </office:meta>
</office:document-meta>
</file>