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Passiebloemweg 20 te Vleuten,  HZ_WABO-23-020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ssiebloemweg 20 te Vleuten</text:p>
            <text:p text:style-name="common-al">HZ_WABO-23-02060</text:p>
            <text:p text:style-name="common-al">Toelichting: het bouwen van een dakkapel aan de voorkant van de woning</text:p>
            <text:p text:style-name="common-al">Datum besluit: 9 maart 2023</text:p>
            <text:p text:style-name="common-al">Startdatum bezwaartermijn: 11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0080</text:span><text:line-break/><text:date style:data-style-name="dag" text:fixed="true" text:date-value="2023-03-14"/><text:line-break/><text:date style:data-style-name="jaar" text:fixed="true" text:date-value="2023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0080</text:span><text:date style:data-style-name="nicedate" text:fixed="true" text:date-value="2023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0080</text:span><text:date style:data-style-name="nicedate" text:fixed="true" text:date-value="2023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Passiebloemweg 20 te Vleuten,  HZ_WABO-23-02060</meta:user-defined>
    <meta:user-defined meta:name="DCTERMS.W3CDTF/DCTERMS.available">2023-03-14</meta:user-defined>
    <meta:user-defined meta:name="DCTERMS.W3CDTF/OVERHEIDop.jaargang">2023</meta:user-defined>
    <meta:user-defined meta:name="OVERHEIDop.externeBijlage">Publiceerbaar-A|exb-2023-12679</meta:user-defined>
    <meta:user-defined meta:name="OVERHEIDop.externeBijlage">Besluit Omgevingsvergunning Publiceerbaar|exb-2023-12680</meta:user-defined>
    <meta:user-defined meta:name="OVERHEIDop.publicationIssue">110080</meta:user-defined>
    <meta:user-defined meta:name="OVERHEIDop.GmbID/DC.identifier">gmb-2023-110080</meta:user-defined>
    <meta:user-defined meta:name="OVERHEIDop.versieInformatie"/>
  </office:meta>
</office:document-meta>
</file>