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e uitbreiding van een schoolgebouw, Winterboeidreef 10 te Utrecht, HZ_WABO-23-081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nterboeidreef 10 te Utrecht</text:span>
          </text:p>
            <text:p text:style-name="common-al">HZ_WABO-23-08185</text:p>
            <text:p text:style-name="common-al">Toelichting: het bouwen van een tijdelijke uitbreiding van een schoolgebouw</text:p>
            <text:p text:style-name="common-al">Datum ontvangst aanvraag: 8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0056</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056</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056</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ijdelijke uitbreiding van een schoolgebouw, Winterboeidreef 10 te Utrecht, HZ_WABO-23-08185</meta:user-defined>
    <meta:user-defined meta:name="DCTERMS.W3CDTF/DCTERMS.available">2023-03-14</meta:user-defined>
    <meta:user-defined meta:name="DCTERMS.W3CDTF/OVERHEIDop.jaargang">2023</meta:user-defined>
    <meta:user-defined meta:name="OVERHEIDop.publicationIssue">110056</meta:user-defined>
    <meta:user-defined meta:name="OVERHEIDop.GmbID/DC.identifier">gmb-2023-110056</meta:user-defined>
    <meta:user-defined meta:name="OVERHEIDop.versieInformatie"/>
  </office:meta>
</office:document-meta>
</file>