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ijzigen verleende vergunning (Zaaknummer 0193ESUITE1229762021) nieuw te bouwen woning, Staringstraat 9 (kavel 86) Zwolle [Zaaknummer 0193ESUITE48598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485982023</text:p>
            <text:p text:style-name="common-al">
            <text:span text:style-name="nadrukvet">Ingekomen:</text:span> 09-03-2023</text:p>
            <text:p text:style-name="common-al">
            <text:span text:style-name="nadrukvet">Locatie:</text:span> Staringstraat 9 Zwolle, plan "Breecamp-Broeklanden" kavel 86, Kadastraal perceel Zwolle S 8919</text:p>
            <text:p text:style-name="common-al">
            <text:span text:style-name="nadrukvet">Projectomschrijving:</text:span> het wijzigen van de verleende vergunning (Zaaknummer 0193ESUITE1229762021) van de nieuw te bouwen woning</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09468</text:span><text:line-break/><text:date style:data-style-name="dag" text:fixed="true" text:date-value="2023-03-14"/><text:line-break/><text:date style:data-style-name="jaar" text:fixed="true" text:date-value="2023-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9468</text:span><text:date style:data-style-name="nicedate" text:fixed="true" text:date-value="2023-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9468</text:span><text:date style:data-style-name="nicedate" text:fixed="true" text:date-value="2023-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485982023</meta:user-defined>
    <meta:user-defined meta:name="DCTERMS.abstract">het wijzigen van de verleende vergunning (Zaaknummer 0193ESUITE1229762021) van de nieuw te bouwen woning</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wijzigen verleende vergunning (Zaaknummer 0193ESUITE1229762021) nieuw te bouwen woning, Staringstraat 9 (kavel 86) Zwolle [Zaaknummer 0193ESUITE485982023]</meta:user-defined>
    <meta:user-defined meta:name="DCTERMS.W3CDTF/DCTERMS.available">2023-03-14</meta:user-defined>
    <meta:user-defined meta:name="DCTERMS.W3CDTF/OVERHEIDop.jaargang">2023</meta:user-defined>
    <meta:user-defined meta:name="OVERHEIDop.publicationIssue">109468</meta:user-defined>
    <meta:user-defined meta:name="OVERHEIDop.GmbID/DC.identifier">gmb-2023-109468</meta:user-defined>
    <meta:user-defined meta:name="OVERHEIDop.versieInformatie"/>
  </office:meta>
</office:document-meta>
</file>