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een woning, Weerdsingel O.Z. 2 te Utrecht,  HZ_WABO-23-006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erdsingel O.Z. 2 te Utrecht</text:p>
            <text:p text:style-name="common-al">HZ_WABO-23-00643</text:p>
            <text:p text:style-name="common-al">Toelichting: het bouwen van een dakopbouw op een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9269</text:span><text:line-break/><text:date style:data-style-name="dag" text:fixed="true" text:date-value="2023-03-14"/><text:line-break/><text:date style:data-style-name="jaar" text:fixed="true" text:date-value="2023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26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9269</text:span><text:date style:data-style-name="nicedate" text:fixed="true" text:date-value="2023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een woning, Weerdsingel O.Z. 2 te Utrecht,  HZ_WABO-23-00643</meta:user-defined>
    <meta:user-defined meta:name="DCTERMS.W3CDTF/DCTERMS.available">2023-03-14</meta:user-defined>
    <meta:user-defined meta:name="DCTERMS.W3CDTF/OVERHEIDop.jaargang">2023</meta:user-defined>
    <meta:user-defined meta:name="OVERHEIDop.publicationIssue">109269</meta:user-defined>
    <meta:user-defined meta:name="OVERHEIDop.GmbID/DC.identifier">gmb-2023-109269</meta:user-defined>
    <meta:user-defined meta:name="OVERHEIDop.versieInformatie"/>
  </office:meta>
</office:document-meta>
</file>