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ogstraat 51 1381VV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Hoogstraat 51 1381VV Weesp</text:p>
            <text:p text:style-name="common-al">Omschrijving: het plaatsen van 12 all black zonnepanelen op het dak van het huis (Hoogstraat 51, 1381 VV Weesp)</text:p>
            <text:p text:style-name="common-al">Datum ontvangst: 08-03-2023</text:p>
            <text:p text:style-name="common-al">Zaaknummer: Z2023-WP000222</text:p>
            <text:p text:style-name="common-al">OLO nummer: 7645551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09069</text:span><text:line-break/><text:date style:data-style-name="dag" text:fixed="true" text:date-value="2023-03-14"/><text:line-break/><text:date style:data-style-name="jaar" text:fixed="true" text:date-value="2023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9069</text:span><text:date style:data-style-name="nicedate" text:fixed="true" text:date-value="2023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9069</text:span><text:date style:data-style-name="nicedate" text:fixed="true" text:date-value="2023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WP000222</meta:user-defined>
    <meta:user-defined meta:name="DCTERMS.abstract">het plaatsen van 12 all black zonnepanelen op het dak van het huis (Hoogstraat 51, 1381 VV Weesp)</meta:user-defined>
    <dc:language>nl</dc:language>
    <meta:user-defined meta:name="OVERHEIDop.locatietype/OVERHEIDop.gebiedsmarkering">Punt</meta:user-defined>
    <meta:user-defined meta:name="DC.title">Aanvraag omgevingsvergunning Hoogstraat 51 1381VV Weesp</meta:user-defined>
    <meta:user-defined meta:name="DCTERMS.W3CDTF/DCTERMS.available">2023-03-14</meta:user-defined>
    <meta:user-defined meta:name="DCTERMS.W3CDTF/OVERHEIDop.jaargang">2023</meta:user-defined>
    <meta:user-defined meta:name="OVERHEIDop.publicationIssue">109069</meta:user-defined>
    <meta:user-defined meta:name="OVERHEIDop.GmbID/DC.identifier">gmb-2023-109069</meta:user-defined>
    <meta:user-defined meta:name="OVERHEIDop.versieInformatie"/>
  </office:meta>
</office:document-meta>
</file>