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optrekken van de achtergevel en het bouwen van een dakkapel aan de voorkant van de woning, Socrateslaan 22 te Utrecht,  HZ_WABO-22-400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crateslaan 22 te Utrecht</text:p>
            <text:p text:style-name="common-al">HZ_WABO-22-40059</text:p>
            <text:p text:style-name="common-al">Toelichting: het optrekken van de achtergevel en het bouwen van een dakkapel aan de voo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905</text:span><text:line-break/><text:date style:data-style-name="dag" text:fixed="true" text:date-value="2023-01-10"/><text:line-break/><text:date style:data-style-name="jaar" text:fixed="true" text:date-value="2023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905</text:span><text:date style:data-style-name="nicedate" text:fixed="true" text:date-value="2023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905</text:span><text:date style:data-style-name="nicedate" text:fixed="true" text:date-value="2023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optrekken van de achtergevel en het bouwen van een dakkapel aan de voorkant van de woning, Socrateslaan 22 te Utrecht,  HZ_WABO-22-40059</meta:user-defined>
    <meta:user-defined meta:name="DCTERMS.W3CDTF/DCTERMS.available">2023-01-10</meta:user-defined>
    <meta:user-defined meta:name="DCTERMS.W3CDTF/OVERHEIDop.jaargang">2023</meta:user-defined>
    <meta:user-defined meta:name="OVERHEIDop.publicationIssue">10905</meta:user-defined>
    <meta:user-defined meta:name="OVERHEIDop.GmbID/DC.identifier">gmb-2023-10905</meta:user-defined>
    <meta:user-defined meta:name="OVERHEIDop.versieInformatie"/>
  </office:meta>
</office:document-meta>
</file>