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Wet milieubeheer/ Besluit mobiel breken bouw- en sloopafval, Randveen 64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maakt namens burgemeester en wethouders van Den Haag bekend dat een melding is ontvangen voor het in werking hebben van een mobiele puinbreker in de periode van 20 maart 2023 tot en met 16 juni 2023, gedurende maximaal 14 werkdagen. De locatie betreft <text:span text:style-name="nadrukvet">Randveen 64, 2544 RP te Den Haag</text:span> (zaaknummer <text:span text:style-name="nadrukvet">01063884</text:span>).</text:p>
            <text:p text:style-name="common-al">
            <text:span text:style-name="nadrukvet">Inlichtingen</text:span>
          </text:p>
            <text:p text:style-name="common-al">Voor nadere inlichtingen kunt u zich wenden tot de afdeling Toetsing &amp; Vergunningverlening Milieu, e-mailadres: <text:a xlink:href="mailto:vergunningen@odh.nl" xlink:type="simple">vergunningen@odh.nl</text:a>.</text:p>
            <text:p text:style-name="last-al">De melding ligt niet ter inzage en hier is geen bezwaar of beroep tegen mogelij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08234</text:span><text:line-break/><text:date style:data-style-name="dag" text:fixed="true" text:date-value="2023-03-13"/><text:line-break/><text:date style:data-style-name="jaar" text:fixed="true" text:date-value="2023-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234</text:span><text:date style:data-style-name="nicedate" text:fixed="true" text:date-value="2023-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8234</text:span><text:date style:data-style-name="nicedate" text:fixed="true" text:date-value="2023-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3/xml/MC-DRP-BeschikkingAfhandeling-Web-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Melding Wet milieubeheer/ Besluit mobiel breken bouw- en sloopafval, Randveen 64 te Den Haag</meta:user-defined>
    <meta:user-defined meta:name="DCTERMS.W3CDTF/DCTERMS.available">2023-03-13</meta:user-defined>
    <meta:user-defined meta:name="DCTERMS.W3CDTF/OVERHEIDop.jaargang">2023</meta:user-defined>
    <meta:user-defined meta:name="OVERHEIDop.publicationIssue">108234</meta:user-defined>
    <meta:user-defined meta:name="OVERHEIDop.GmbID/DC.identifier">gmb-2023-108234</meta:user-defined>
    <meta:user-defined meta:name="OVERHEIDop.versieInformatie"/>
  </office:meta>
</office:document-meta>
</file>