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ging beslistermijn omgevingsvergunning, het legaliseren van de bouw van een onverwarmde tijdelijke kas en twee zeecontainers met een bijeenkomstfunctie (horeca) voor een periode van 10 jaar, Nijverheidskade 15 te Utrecht,  HZ_WABO-23-02196</text:p>
      <text:section text:name="zakelijke-mededeling_id1-3-2" text:style-name="zakelijke-mededeling">
        <text:section text:name="zakelijke-mededeling-tekst_id1-3-2-1" text:style-name="zakelijke-mededeling-tekst">
          <text:section text:name="tekst_id1-3-2-1-1" text:style-name="tekst">
            <text:p text:style-name="common-al">Nijverheidskade 15 te Utrecht</text:p>
            <text:p text:style-name="common-al">HZ_WABO-23-02196</text:p>
            <text:p text:style-name="common-al">Toelichting: het legaliseren van de bouw van een onverwarmde tijdelijke kas en twee zeecontainers met een bijeenkomstfunctie (horeca) voor een periode van 10 jaar</text:p>
            <text:p text:style-name="common-al">Besluit tot verlenging beslistermijn met 6 weken</text:p>
            <text:p text:style-name="common-al">Rechtsmiddel: gee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107757</text:span><text:line-break/><text:date style:data-style-name="dag" text:fixed="true" text:date-value="2023-03-13"/><text:line-break/><text:date style:data-style-name="jaar" text:fixed="true" text:date-value="2023-03-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07757</text:span><text:date style:data-style-name="nicedate" text:fixed="true" text:date-value="2023-03-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07757</text:span><text:date style:data-style-name="nicedate" text:fixed="true" text:date-value="2023-03-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50/xml/MC-DRP-OmgevingsvergunningAfhandelin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Aangemaakt met Squit 20/20 Publiceren</meta:user-defined>
    <dc:language>nl</dc:language>
    <meta:user-defined meta:name="OVERHEIDop.locatietype/OVERHEIDop.gebiedsmarkering">Adres</meta:user-defined>
    <meta:user-defined meta:name="DC.title">Verlenging beslistermijn omgevingsvergunning, het legaliseren van de bouw van een onverwarmde tijdelijke kas en twee zeecontainers met een bijeenkomstfunctie (horeca) voor een periode van 10 jaar, Nijverheidskade 15 te Utrecht,  HZ_WABO-23-02196</meta:user-defined>
    <meta:user-defined meta:name="DCTERMS.W3CDTF/DCTERMS.available">2023-03-13</meta:user-defined>
    <meta:user-defined meta:name="DCTERMS.W3CDTF/OVERHEIDop.jaargang">2023</meta:user-defined>
    <meta:user-defined meta:name="OVERHEIDop.publicationIssue">107757</meta:user-defined>
    <meta:user-defined meta:name="OVERHEIDop.GmbID/DC.identifier">gmb-2023-107757</meta:user-defined>
    <meta:user-defined meta:name="OVERHEIDop.versieInformatie"/>
  </office:meta>
</office:document-meta>
</file>