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gevraagde omgevingsvergunning (kappen) Blondeelstraat 154 - OMV.23.03.00097 - meerdere locaties Prins Alexander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het de volgende aanvraag voor een omgevingsvergunning heeft ontvangen (art. 2.1. en 2.2. Wet algemene bepalingen omgevingsrecht).</text:p>
            <text:p text:style-name="common-al">Blondeelstraat 154, 3067VB, kappen van 30 bomen volgens boomveiligheidscontrole Prins Alexander. Specifieke locaties: Boterbloem, Koningslaan, Brinkheide, Wollefoppenweg, Adriaan Roland Holststraat, Prins Alexanderlaan, Ton Wijkampstraat, Koperpad, Teddy Cottonstraat, Kramerstraat, President Wilsonweg, Rijstgras, President Rooseveltweg, Ommoordse Veld, Pinksterbloem, Berlagestraat, Lagelandsepad, Marinus Bolkplein. Het aanvraagformulier en situatietekening(en) zijn als bijlage toegevoegd aan de publicatie (aanvraagdatum 08-03-2023, dossiernummer OMV.23.03.00097).</text:p>
            <text:p text:style-name="common-al">Informatie aangevraagde vergunningen.</text:p>
            <text:p text:style-name="last-al">De publicatie van de reguliere aanvragen omgevingsvergunning heeft een informatief karakter. U kunt pas bezwaar maken als een besluit op een aanvraag genomen is. Dit besluit wordt gepubliceer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107034</text:span><text:line-break/><text:date style:data-style-name="dag" text:fixed="true" text:date-value="2023-03-13"/><text:line-break/><text:date style:data-style-name="jaar" text:fixed="true" text:date-value="2023-03-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07034</text:span><text:date style:data-style-name="nicedate" text:fixed="true" text:date-value="2023-03-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07034</text:span><text:date style:data-style-name="nicedate" text:fixed="true" text:date-value="2023-03-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2/xml/MC-DRP-OmgevingsvergunningAanvraag-Web-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kappen</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Aangevraagde omgevingsvergunning (kappen) Blondeelstraat 154 - OMV.23.03.00097 - meerdere locaties Prins Alexander</meta:user-defined>
    <meta:user-defined meta:name="DCTERMS.W3CDTF/DCTERMS.available">2023-03-13</meta:user-defined>
    <meta:user-defined meta:name="DCTERMS.W3CDTF/OVERHEIDop.jaargang">2023</meta:user-defined>
    <meta:user-defined meta:name="OVERHEIDop.externeBijlage">Blondeelstraat 154 - OMV.23.03.00097|exb-2023-12329</meta:user-defined>
    <meta:user-defined meta:name="OVERHEIDop.externeBijlage">Blondeelstraat 154 - OMV.23.03.00097 - tekeningen|exb-2023-12330</meta:user-defined>
    <meta:user-defined meta:name="OVERHEIDop.publicationIssue">107034</meta:user-defined>
    <meta:user-defined meta:name="OVERHEIDop.GmbID/DC.identifier">gmb-2023-107034</meta:user-defined>
    <meta:user-defined meta:name="OVERHEIDop.versieInformatie"/>
  </office:meta>
</office:document-meta>
</file>