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3-03-08om14.56.42ifea1def1-4fd5-4fb7-99b2-3add4dcfbcbb.png" manifest:media-type="image/png"/>
  <manifest:file-entry manifest:full-path="Pictures/Schermafbeelding2023-03-08om14.56.47ic6c1682e-b9bf-411d-af27-0928c78ff34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lsuit opheffen gelegenheid voor het laden en lossen van goederen Pijlslaan en Bankcertstraat te Haarlem</text:p>
      <text:section text:name="regeling_id1-3-2" text:style-name="regeling">
        <text:section text:name="aanhef_id1-3-2-1" text:style-name="aanhef">
          <text:section text:name="context_id1-3-2-1-1" text:style-name="context">
            <text:p text:style-name="context.al">Nr. 2023/0267858</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Pijlslaan gelegen is binnen de bebouwde kom van Haarlem;</text:p>
            <text:p text:style-name="considerans.al">dat de Pijlslaan in beheer is bij de gemeente Haarlem;</text:p>
            <text:p text:style-name="considerans.al">dat de Pijlslaan een weg is zoals bedoeld in artikel 18, lid 1 onder d van de WVW 1994;</text:p>
            <text:p text:style-name="considerans.al">dat gelet op dit artikel het college van burgemeester en wethouders van Haarlem bevoegd is verkeersbesluiten te nemen voor de genoemde weg;</text:p>
            <text:p text:style-name="considerans.al">dat de bevoegdheid voor het nemen van verkeersbesluiten door het college van burgemeester en wethouders van Haarlem is gemandateerd aan het afdelingshoofd Beheer en Beleid Openbare Ruimte;</text:p>
            <text:p text:style-name="considerans.al">dat de Pijlslaan in de Structuurvisie Openbare Ruimte (hierna: SOR) is gecategoriseerd als gebiedsontsluitingsweg binnen de bebouwde kom en daarmee een verkeersfunctie kent;</text:p>
            <text:p text:style-name="considerans.al">dat op de Pijlslaan de verblijfsfunctie daarom ondergeschikt is aan de verkeersfunctie;</text:p>
            <text:p text:style-name="considerans.al">dat op de Pijlslaan aan weerszijden langsparkeren naast de rijbaan is gesitueerd;</text:p>
            <text:p text:style-name="considerans.al">dat de rijbaan van de Pijlslaan beschikt over fietsstroken als bedoeld in artikel 1 van het RVV 1990, waardoor bestuurders voertuigen niet mogen laten stilstaan op de rijbaan;</text:p>
            <text:p text:style-name="considerans.al">dat ter hoogte van Pijlslaan 21 middels verkeersbord E7 van bijlage 1 van het RVV 1990 een gelegenheid voor laden en lossen van goederen dagelijks tussen 08:00 uur en 18:00 uur is gereserveerd;</text:p>
            <text:p text:style-name="considerans.al">dat deze gelegenheid voor laden en lossen van goederen is gesitueerd ter hoogte van een fietsenwinkel en een snackbar;</text:p>
            <text:p text:style-name="considerans.al">dat navraag bij de fietsenwinkel en snackbar leert dat zowel door de fietsenwinkel als snackbar geen gebruik wordt gemaakt van de gelegenheid voor het laden en lossen van goederen;</text:p>
            <text:p text:style-name="considerans.al">dat de gelegenheid voor het laden en lossen van goederen onvoldoende ruimte biedt voor vrachtauto’s en dat in de praktijk voor het laden en lossen gebruik wordt gemaakt van de nabijgelegen Geweerstraat;</text:p>
            <text:p text:style-name="considerans.al">dat de laad- en losgelegenheid ten koste gaat van de reguliere parkeercapaciteit aan de Pijlslaan;</text:p>
            <text:p text:style-name="considerans.al">dat het om bovenstaande redenen gewenst is om de gelegenheid voor het laden en lossen van goederen op te heffen;</text:p>
            <text:p text:style-name="considerans.al">dat deze maatregel kan worden gerealiseerd door het verwijderen van verkeersbord E7 van bijlage 1 van het RVV 1990 met een onderbord waarop de tijden bestemd voor laden en lossen, ‘08.00 t/m 18.00u’ staat vermeld;</text:p>
            <text:p text:style-name="considerans.al">dat de Banckertstraat gelegen is binnen de bebouwde kom van Haarlem;</text:p>
            <text:p text:style-name="considerans.al">dat de Banckertstraat in beheer is bij de gemeente Haarlem;</text:p>
            <text:p text:style-name="considerans.al">dat de Banckertstraat een weg is zoals bedoeld in artikel 18, lid 1 onder d van de WVW 1994;</text:p>
            <text:p text:style-name="considerans.al">dat gelet op dit artikel het college van burgemeester en wethouders van Haarlem bevoegd is verkeersbesluiten te nemen voor de genoemde weg;</text:p>
            <text:p text:style-name="considerans.al">dat de bevoegdheid voor het nemen van verkeersbesluiten door het college van burgemeester en wethouders van Haarlem is gemandateerd aan het afdelingshoofd Beheer en Beleid Openbare Ruimte;</text:p>
            <text:p text:style-name="considerans.al">dat de Banckertstraat in de Structuurvisie Openbare Ruimte (hierna: SOR) is gecategoriseerd als erftoegangsweg binnen de bebouwde kom en daarmee deel uitmaakt van een verblijfsgebied;</text:p>
            <text:p text:style-name="considerans.al">dat op de Banckertstraat de verkeersfunctie daarom ondergeschikt is aan de verblijfsfunctie;</text:p>
            <text:p text:style-name="considerans.al">dat op de Banckertstraat aan weerszijden langsparkeren naast de rijbaan is gesitueerd;</text:p>
            <text:p text:style-name="considerans.al">dat ter hoogte van de Banckertstraat 15 middels verkeersborden E7 van bijlage 1 van het RVV 1990 één gelegenheid voor het laden en lossen van goederen is gereserveerd;</text:p>
            <text:p text:style-name="considerans.al">dat de gelegenheid voor het laden en lossen van goederen aanvankelijk gereserveerd was voor het laden en lossen van goederen ten behoeve van een keurslager;</text:p>
            <text:p text:style-name="considerans.al">dat de keurslager niet meer gevestigd is in de Banckerstraat; </text:p>
            <text:p text:style-name="considerans.al">dat de gelegenheid voor het laden en lossen van goederen als gevolg hiervan niet meer wordt gebruikt;</text:p>
            <text:p text:style-name="considerans.al">dat de gelegenheid voor het laden en lossen van goederen is gesitueerd op het trottoir;</text:p>
            <text:p text:style-name="considerans.al">dat obstakels op het trottoir ten koste gaan van de toegankelijkheid van de openbare ruimte;</text:p>
            <text:p text:style-name="considerans.al">dat de gelegenheid voor het laden en lossen van goederen onvoldoende ruimte biedt voor vrachtauto’s;</text:p>
            <text:p text:style-name="considerans.al">dat op de Banckertstraat laden en lossen op de rijbaan toegestaan is;</text:p>
            <text:p text:style-name="considerans.al">dat het om bovenstaande redenen gewenst is om de gelegenheid voor het laden en lossen van goederen op te heffen;</text:p>
            <text:p text:style-name="considerans.al">dat deze maatregel kan worden gerealiseerd door het verwijderen van verkeersborden E7 van bijlage 1 van het RVV 1990;</text:p>
            <text:p text:style-name="considerans.al">dat gelet op artikel 12 van het BABW voor het verwijderen van verkeersborden E7 van bijlage 1 van het RVV 1990 en het bijbehorende onderbord een verkeersbesluit is vereist;</text:p>
            <text:p text:style-name="considerans.al">dat gelet op artikel 2 van de WVW 1994 de hiervoor benoemde verkeersmaatregelen strekken tot het zoveel mogelijk waarborgen van de vrijheid van het verkeer;</text:p>
            <text:p text:style-name="considerans.al">dat geen van de overige in artikel 2 van de WVW 1994 genoemde belangen in het geding zijn bij het treffen van deze verkeersmaatregelen;</text:p>
            <text:p text:style-name="considerans.al">dat gelet op artikel 24 van het BABW overleg is gevoerd met de gemandateerde van de politie;</text:p>
            <text:p text:style-name="considerans.al">dat de politie positief heeft geadviseerd.</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door middel van het verwijderen van verkeersbord E7 van bijlage 1 van het RVV 1990, en het bijbehorende onderbord de gelegenheid voor het laden of lossen van goederen op de Pijlslaan nabij no.21 op te heffen;</text:p>
            <text:p text:style-name="common-al">- door middel van het verwijderen van verkeersborden E7 van bijlage 1 van het RVV 1990 de gelegenheid voor het laden of lossen van goederen op de Banckertstraat nabij no.15 op te heffen.</text:p>
            <text:p text:style-name="common-al">
            <text:span text:style-name="nadrukondlijn">Pijlslaan 21</text:span>
          </text:p>
            <text:p text:style-name="common-al">
            <draw:frame><draw:text-box><text:section text:name="plaatje_id1-3-2-2-1-5-1" text:style-name="plaatje">
              <text:p text:style-name="illustratie_id1-3-2-2-1-5-1-1"><draw:frame draw:style-name="illustratie_id1-3-2-2-1-5-1-1" text:anchor-type="paragraph" svg:width="100mm" svg:height="86.7mm"><draw:image xlink:href="Pictures/Schermafbeelding2023-03-08om14.56.42ifea1def1-4fd5-4fb7-99b2-3add4dcfbcbb.png" xlink:type="simple"/></draw:frame></text:p>
            </text:section></draw:text-box></draw:frame>
          </text:p>
            <text:p text:style-name="common-al">
            <text:span text:style-name="nadrukondlijn">Banckertstraat 15</text:span>
          </text:p>
            <text:p text:style-name="common-al">
            <draw:frame><draw:text-box><text:section text:name="plaatje_id1-3-2-2-1-7-1" text:style-name="plaatje">
              <text:p text:style-name="illustratie_id1-3-2-2-1-7-1-1"><draw:frame draw:style-name="illustratie_id1-3-2-2-1-7-1-1" text:anchor-type="paragraph" svg:width="100mm" svg:height="86.7mm"><draw:image xlink:href="Pictures/Schermafbeelding2023-03-08om14.56.47ic6c1682e-b9bf-411d-af27-0928c78ff34c.png" xlink:type="simple"/></draw:frame></text:p>
            </text:section></draw:text-box></draw:frame>
          </text:p>
            <text:p text:style-name="common-al">Aldus vastgesteld te Haarlem</text:p>
            <text:p text:style-name="common-al">Namens het college van burgemeester en wethouders van Haarlem,</text:p>
            <text:p text:style-name="common-al">Dilshad Jabar</text:p>
            <text:p text:style-name="common-al">Hoofd afdeling Beheer en Beleid Openbare Ruimte</text:p>
            <text:p text:style-name="last-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05506</text:span><text:line-break/><text:date style:data-style-name="dag" text:fixed="true" text:date-value="2023-03-10"/><text:line-break/><text:date style:data-style-name="jaar" text:fixed="true" text:date-value="2023-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506</text:span><text:date style:data-style-name="nicedate" text:fixed="true" text:date-value="2023-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506</text:span><text:date style:data-style-name="nicedate" text:fixed="true" text:date-value="2023-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opheffen gelegenheid voor het laden en lossen van goederen - Pijlslaan en Banckertstraat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0267858</meta:user-defined>
    <meta:user-defined meta:name="OVERHEIDop.verkeersbordcode">E7</meta:user-defined>
    <dc:language>nl</dc:language>
    <meta:user-defined meta:name="OVERHEIDop.locatietype/OVERHEIDop.gebiedsmarkering">Adres</meta:user-defined>
    <meta:user-defined meta:name="OVERHEIDop.locatietype/OVERHEIDop.gebiedsmarkering">Adres</meta:user-defined>
    <meta:user-defined meta:name="DC.title">Verkeersbelsuit opheffen gelegenheid voor het laden en lossen van goederen Pijlslaan en Bankcertstraat te Haarlem</meta:user-defined>
    <meta:user-defined meta:name="DCTERMS.W3CDTF/DCTERMS.available">2023-03-10</meta:user-defined>
    <meta:user-defined meta:name="DCTERMS.W3CDTF/OVERHEIDop.jaargang">2023</meta:user-defined>
    <meta:user-defined meta:name="OVERHEIDop.publicationIssue">105506</meta:user-defined>
    <meta:user-defined meta:name="OVERHEIDop.GmbID/DC.identifier">gmb-2023-105506</meta:user-defined>
    <meta:user-defined meta:name="OVERHEIDop.versieInformatie"/>
  </office:meta>
</office:document-meta>
</file>