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kant van een woning, Kweektuinlaan 10 te Vleuten, HZ_WABO-23-07650</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weektuinlaan 10 te Vleuten</text:span>
          </text:p>
            <text:p text:style-name="common-al">HZ_WABO-23-07650</text:p>
            <text:p text:style-name="common-al">Toelichting: het bouwen van een dakkapel aan de voorkant van een woning</text:p>
            <text:p text:style-name="common-al">Datum ontvangst aanvraag: 7 maart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04774</text:span><text:line-break/><text:date style:data-style-name="dag" text:fixed="true" text:date-value="2023-03-10"/><text:line-break/><text:date style:data-style-name="jaar" text:fixed="true" text:date-value="2023-03-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04774</text:span><text:date style:data-style-name="nicedate" text:fixed="true" text:date-value="2023-03-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04774</text:span><text:date style:data-style-name="nicedate" text:fixed="true" text:date-value="2023-03-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6/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aan de voorkant van een woning, Kweektuinlaan 10 te Vleuten, HZ_WABO-23-07650</meta:user-defined>
    <meta:user-defined meta:name="DCTERMS.W3CDTF/DCTERMS.available">2023-03-10</meta:user-defined>
    <meta:user-defined meta:name="DCTERMS.W3CDTF/OVERHEIDop.jaargang">2023</meta:user-defined>
    <meta:user-defined meta:name="OVERHEIDop.externeBijlage">publiceerbaar-A|exb-2023-12079</meta:user-defined>
    <meta:user-defined meta:name="OVERHEIDop.publicationIssue">104774</meta:user-defined>
    <meta:user-defined meta:name="OVERHEIDop.GmbID/DC.identifier">gmb-2023-104774</meta:user-defined>
    <meta:user-defined meta:name="OVERHEIDop.versieInformatie"/>
  </office:meta>
</office:document-meta>
</file>