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clubhuis: Koekendaalseweg 11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Koekendaalseweg 11, 7004 GH</text:p>
            <text:p text:style-name="common-al">Omschrijving:  bouwen van een clubhuis</text:p>
            <text:p text:style-name="common-al">Dossiernummer:  20220553</text:p>
            <text:p text:style-name="common-al">Datum verzending: 1 maart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04065</text:span><text:line-break/><text:date style:data-style-name="dag" text:fixed="true" text:date-value="2023-03-10"/><text:line-break/><text:date style:data-style-name="jaar" text:fixed="true" text:date-value="2023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065</text:span><text:date style:data-style-name="nicedate" text:fixed="true" text:date-value="2023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065</text:span><text:date style:data-style-name="nicedate" text:fixed="true" text:date-value="2023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voor het bouwen van een clubhuis: Koekendaalseweg 11 in Doetinchem</meta:user-defined>
    <meta:user-defined meta:name="DCTERMS.W3CDTF/DCTERMS.available">2023-03-10</meta:user-defined>
    <meta:user-defined meta:name="DCTERMS.W3CDTF/OVERHEIDop.jaargang">2023</meta:user-defined>
    <meta:user-defined meta:name="OVERHEIDop.publicationIssue">104065</meta:user-defined>
    <meta:user-defined meta:name="OVERHEIDop.GmbID/DC.identifier">gmb-2023-104065</meta:user-defined>
    <meta:user-defined meta:name="OVERHEIDop.versieInformatie"/>
  </office:meta>
</office:document-meta>
</file>