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showroom/magazijn: Doetinchemseweg/Weemstraat ong. (sectie L. perceelnr. 402)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Doetinchemseweg/Weemstraat ong. (sectie L. perceelnr. 402)</text:p>
            <text:p text:style-name="common-al">Omschrijving:  bouwen van een showroom/magazijn</text:p>
            <text:p text:style-name="common-al">Dossiernummer:  20230080</text:p>
            <text:p text:style-name="common-al">Datum indiening:  28 februari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04057</text:span><text:line-break/><text:date style:data-style-name="dag" text:fixed="true" text:date-value="2023-03-10"/><text:line-break/><text:date style:data-style-name="jaar" text:fixed="true" text:date-value="2023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057</text:span><text:date style:data-style-name="nicedate" text:fixed="true" text:date-value="2023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057</text:span><text:date style:data-style-name="nicedate" text:fixed="true" text:date-value="2023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oor het bouwen van een showroom/magazijn: Doetinchemseweg/Weemstraat ong. (sectie L. perceelnr. 402) in Wehl</meta:user-defined>
    <meta:user-defined meta:name="DCTERMS.W3CDTF/DCTERMS.available">2023-03-10</meta:user-defined>
    <meta:user-defined meta:name="DCTERMS.W3CDTF/OVERHEIDop.jaargang">2023</meta:user-defined>
    <meta:user-defined meta:name="OVERHEIDop.publicationIssue">104057</meta:user-defined>
    <meta:user-defined meta:name="OVERHEIDop.GmbID/DC.identifier">gmb-2023-104057</meta:user-defined>
    <meta:user-defined meta:name="OVERHEIDop.versieInformatie"/>
  </office:meta>
</office:document-meta>
</file>