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uitbouw aan de achterzijde van de eerste verdieping van een woning, Breitnerlaan 4 te Utrecht,  HZ_WABO-22-4134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reitnerlaan 4 te Utrecht</text:p>
            <text:p text:style-name="common-al">HZ_WABO-22-41344</text:p>
            <text:p text:style-name="common-al">Toelichting: het bouwen van een uitbouw aan de achterzijde van de eerste verdieping van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0373</text:span><text:line-break/><text:date style:data-style-name="dag" text:fixed="true" text:date-value="2023-01-09"/><text:line-break/><text:date style:data-style-name="jaar" text:fixed="true" text:date-value="2023-0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373</text:span><text:date style:data-style-name="nicedate" text:fixed="true" text:date-value="2023-0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373</text:span><text:date style:data-style-name="nicedate" text:fixed="true" text:date-value="2023-0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uitbouw aan de achterzijde van de eerste verdieping van een woning, Breitnerlaan 4 te Utrecht,  HZ_WABO-22-41344</meta:user-defined>
    <meta:user-defined meta:name="DCTERMS.W3CDTF/DCTERMS.available">2023-01-09</meta:user-defined>
    <meta:user-defined meta:name="DCTERMS.W3CDTF/OVERHEIDop.jaargang">2023</meta:user-defined>
    <meta:user-defined meta:name="OVERHEIDop.publicationIssue">10373</meta:user-defined>
    <meta:user-defined meta:name="OVERHEIDop.GmbID/DC.identifier">gmb-2023-10373</meta:user-defined>
    <meta:user-defined meta:name="OVERHEIDop.versieInformatie"/>
  </office:meta>
</office:document-meta>
</file>