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bouwlaag op de woning, Jan van Zutphenlaan 8 te Utrecht,  HZ_WABO-22-42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van Zutphenlaan 8 te Utrecht</text:p>
            <text:p text:style-name="common-al">HZ_WABO-22-42041</text:p>
            <text:p text:style-name="common-al">Toelichting: het bouwen van een extra bouwlaag op de woning</text:p>
            <text:p text:style-name="common-al">Datum besluit: 6 maart 2023</text:p>
            <text:p text:style-name="common-al">Startdatum bezwaartermijn: 8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562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562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562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bouwlaag op de woning, Jan van Zutphenlaan 8 te Utrecht,  HZ_WABO-22-42041</meta:user-defined>
    <meta:user-defined meta:name="DCTERMS.W3CDTF/DCTERMS.available">2023-03-09</meta:user-defined>
    <meta:user-defined meta:name="DCTERMS.W3CDTF/OVERHEIDop.jaargang">2023</meta:user-defined>
    <meta:user-defined meta:name="OVERHEIDop.externeBijlage">ALG - aanvraag publiceerbaar-A|exb-2023-11891</meta:user-defined>
    <meta:user-defined meta:name="OVERHEIDop.externeBijlage">Besluit omgevingsvergunning publiceerbaar|exb-2023-11892</meta:user-defined>
    <meta:user-defined meta:name="OVERHEIDop.publicationIssue">103562</meta:user-defined>
    <meta:user-defined meta:name="OVERHEIDop.GmbID/DC.identifier">gmb-2023-103562</meta:user-defined>
    <meta:user-defined meta:name="OVERHEIDop.versieInformatie"/>
  </office:meta>
</office:document-meta>
</file>