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tijdelijk gebouw voor de duur van vijf jaar bij een ziekenhuis, Bosboomstraat 1 te Utrecht,  HZ_WABO-23-0161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osboomstraat 1 te Utrecht</text:p>
            <text:p text:style-name="common-al">HZ_WABO-23-01616</text:p>
            <text:p text:style-name="common-al">Toelichting: het bouwen van een tijdelijk gebouw voor de duur van vijf jaar bij een ziekenhuis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03226</text:span><text:line-break/><text:date style:data-style-name="dag" text:fixed="true" text:date-value="2023-03-09"/><text:line-break/><text:date style:data-style-name="jaar" text:fixed="true" text:date-value="2023-03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03226</text:span><text:date style:data-style-name="nicedate" text:fixed="true" text:date-value="2023-03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03226</text:span><text:date style:data-style-name="nicedate" text:fixed="true" text:date-value="2023-03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9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tijdelijk gebouw voor de duur van vijf jaar bij een ziekenhuis, Bosboomstraat 1 te Utrecht,  HZ_WABO-23-01616</meta:user-defined>
    <meta:user-defined meta:name="DCTERMS.W3CDTF/DCTERMS.available">2023-03-09</meta:user-defined>
    <meta:user-defined meta:name="DCTERMS.W3CDTF/OVERHEIDop.jaargang">2023</meta:user-defined>
    <meta:user-defined meta:name="OVERHEIDop.publicationIssue">103226</meta:user-defined>
    <meta:user-defined meta:name="OVERHEIDop.GmbID/DC.identifier">gmb-2023-103226</meta:user-defined>
    <meta:user-defined meta:name="OVERHEIDop.versieInformatie"/>
  </office:meta>
</office:document-meta>
</file>