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Imbos 60 1025CR Amsterdam, Voorsteven 82 1034S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Imbos 60 1025CR Amsterdam, Voorsteven 82 1034SP Amsterdam</text:p>
            <text:p text:style-name="common-al">Omschrijving: kappen van 2 bomen</text:p>
            <text:p text:style-name="common-al">Datum ontvangst: 01-03-2023</text:p>
            <text:p text:style-name="common-al">Zaaknummer: Z2023-N000509</text:p>
            <text:p text:style-name="common-al">OLO nummer: 7625569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2910</text:span><text:line-break/><text:date style:data-style-name="dag" text:fixed="true" text:date-value="2023-03-09"/><text:line-break/><text:date style:data-style-name="jaar" text:fixed="true" text:date-value="2023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2910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2910</text:span><text:date style:data-style-name="nicedate" text:fixed="true" text:date-value="2023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6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N000509</meta:user-defined>
    <meta:user-defined meta:name="DCTERMS.abstract">kappen van 2 bom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vellen van een houtopstand (kap) Imbos 60 1025CR Amsterdam, Voorsteven 82 1034SP Amsterdam</meta:user-defined>
    <meta:user-defined meta:name="DCTERMS.W3CDTF/DCTERMS.available">2023-03-09</meta:user-defined>
    <meta:user-defined meta:name="DCTERMS.W3CDTF/OVERHEIDop.jaargang">2023</meta:user-defined>
    <meta:user-defined meta:name="OVERHEIDop.publicationIssue">102910</meta:user-defined>
    <meta:user-defined meta:name="OVERHEIDop.GmbID/DC.identifier">gmb-2023-102910</meta:user-defined>
    <meta:user-defined meta:name="OVERHEIDop.versieInformatie"/>
  </office:meta>
</office:document-meta>
</file>