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bouwen van een bedrijfsverzamelgebouw en het aanleggen van een uitrit aan De Peel 5 - 1 t/m 5, de Peel 7 - 1 t/m 5 in Ve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p text:style-name="common-al">• <text:span text:style-name="nadrukvet">Veen: De Peel 5 - 1 t/m 5, De Peel 7 - 1 t/m 5, 4264 KK</text:span>, realiseren bedrijfsverzamelgebouw en aanleggen uitrit (2023-002297); verzonden op 2 maart 2023. </text:p>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102697</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697</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2697</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Weg</meta:user-defined>
    <meta:user-defined meta:name="DC.title">Gemeente Altena - Toestemming voor het bouwen van een bedrijfsverzamelgebouw en het aanleggen van een uitrit aan De Peel 5 - 1 t/m 5, de Peel 7 - 1 t/m 5 in Veen</meta:user-defined>
    <meta:user-defined meta:name="DCTERMS.W3CDTF/DCTERMS.available">2023-03-09</meta:user-defined>
    <meta:user-defined meta:name="DCTERMS.W3CDTF/OVERHEIDop.jaargang">2023</meta:user-defined>
    <meta:user-defined meta:name="OVERHEIDop.publicationIssue">102697</meta:user-defined>
    <meta:user-defined meta:name="OVERHEIDop.GmbID/DC.identifier">gmb-2023-102697</meta:user-defined>
    <meta:user-defined meta:name="OVERHEIDop.versieInformatie"/>
  </office:meta>
</office:document-meta>
</file>