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ogstraat 48, 1381VV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Hoogstraat 48 1381VV Weesp</text:p>
            <text:p text:style-name="common-al">Omschrijving: plaatsen van isolatieglas en PVT-panelen, incl. het uitvoeren van bijbehorende werkzaamheden (Hoogstraat 48 Weesp)</text:p>
            <text:p text:style-name="common-al">Datum ontvangst: 01-03-2023</text:p>
            <text:p text:style-name="common-al">Zaaknummer: Z2023-WP000198</text:p>
            <text:p text:style-name="common-al">OLO nummer: 7458001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1414</text:span><text:line-break/><text:date style:data-style-name="dag" text:fixed="true" text:date-value="2023-03-08"/><text:line-break/><text:date style:data-style-name="jaar" text:fixed="true" text:date-value="2023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1414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1414</text:span><text:date style:data-style-name="nicedate" text:fixed="true" text:date-value="2023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6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WP000198</meta:user-defined>
    <meta:user-defined meta:name="DCTERMS.abstract">plaatsen van isolatieglas en PVT-panelen, incl. het uitvoeren van bijbehorende werkzaamheden (Hoogstraat 48 Weesp)</meta:user-defined>
    <dc:language>nl</dc:language>
    <meta:user-defined meta:name="OVERHEIDop.locatietype/OVERHEIDop.gebiedsmarkering">Punt</meta:user-defined>
    <meta:user-defined meta:name="DC.title">Aanvraag omgevingsvergunning Hoogstraat 48, 1381VV Weesp</meta:user-defined>
    <meta:user-defined meta:name="DCTERMS.W3CDTF/DCTERMS.available">2023-03-08</meta:user-defined>
    <meta:user-defined meta:name="DCTERMS.W3CDTF/OVERHEIDop.jaargang">2023</meta:user-defined>
    <meta:user-defined meta:name="OVERHEIDop.publicationIssue">101414</meta:user-defined>
    <meta:user-defined meta:name="OVERHEIDop.GmbID/DC.identifier">gmb-2023-101414</meta:user-defined>
    <meta:user-defined meta:name="OVERHEIDop.versieInformatie"/>
  </office:meta>
</office:document-meta>
</file>