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ijgebouw bij het buurthuis ten behoeve van het verzenden/ophalen van pakketjes, Samuel van Houtenstraat 1 te Utrecht,  HZ_WABO-22-440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amuel van Houtenstraat 1 te Utrecht</text:p>
            <text:p text:style-name="common-al">HZ_WABO-22-44041</text:p>
            <text:p text:style-name="common-al">Toelichting: het bouwen van een bijgebouw bij het buurthuis ten behoeve van het verzenden/ophalen van pakketjes</text:p>
            <text:p text:style-name="common-al">Datum besluit: 3 maart 2023</text:p>
            <text:p text:style-name="common-al">Startdatum bezwaartermijn: 7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1011</text:span><text:line-break/><text:date style:data-style-name="dag" text:fixed="true" text:date-value="2023-03-08"/><text:line-break/><text:date style:data-style-name="jaar" text:fixed="true" text:date-value="2023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1011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1011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bijgebouw bij het buurthuis ten behoeve van het verzenden/ophalen van pakketjes, Samuel van Houtenstraat 1 te Utrecht,  HZ_WABO-22-44041</meta:user-defined>
    <meta:user-defined meta:name="DCTERMS.W3CDTF/DCTERMS.available">2023-03-08</meta:user-defined>
    <meta:user-defined meta:name="DCTERMS.W3CDTF/OVERHEIDop.jaargang">2023</meta:user-defined>
    <meta:user-defined meta:name="OVERHEIDop.externeBijlage">ALG - Publiceerbaar-A|exb-2023-11554</meta:user-defined>
    <meta:user-defined meta:name="OVERHEIDop.externeBijlage">Besluit omgevingsvergunning publiceerbaar|exb-2023-11555</meta:user-defined>
    <meta:user-defined meta:name="OVERHEIDop.publicationIssue">101011</meta:user-defined>
    <meta:user-defined meta:name="OVERHEIDop.GmbID/DC.identifier">gmb-2023-101011</meta:user-defined>
    <meta:user-defined meta:name="OVERHEIDop.versieInformatie"/>
  </office:meta>
</office:document-meta>
</file>