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GROTEN EN VERANDEREN VAN EEN WONING, PRINSES MARIJKELAAN 5 ORANJEWOU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groten en veranderen van een woning op het perceel Prinses Marijkelaan 5 te Oranjewoud  </text:p>
            <text:p text:style-name="common-al">(05 januari 2023)</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0008</text:span><text:line-break/><text:date style:data-style-name="dag" text:fixed="true" text:date-value="2023-01-09"/><text:line-break/><text:date style:data-style-name="jaar" text:fixed="true" text:date-value="2023-01-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008</text:span><text:date style:data-style-name="nicedate" text:fixed="true" text:date-value="2023-01-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008</text:span><text:date style:data-style-name="nicedate" text:fixed="true" text:date-value="2023-01-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13/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GROTEN EN VERANDEREN VAN EEN WONING, PRINSES MARIJKELAAN 5 ORANJEWOUD.</meta:user-defined>
    <meta:user-defined meta:name="DCTERMS.W3CDTF/DCTERMS.available">2023-01-09</meta:user-defined>
    <meta:user-defined meta:name="DCTERMS.W3CDTF/OVERHEIDop.jaargang">2023</meta:user-defined>
    <meta:user-defined meta:name="OVERHEIDop.publicationIssue">10008</meta:user-defined>
    <meta:user-defined meta:name="OVERHEIDop.GmbID/DC.identifier">gmb-2023-10008</meta:user-defined>
    <meta:user-defined meta:name="OVERHEIDop.versieInformatie"/>
  </office:meta>
</office:document-meta>
</file>