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ANBRENGEN VAN EEN RECLAME-UITING AAN DE GEVEL EN HET PLAATSEN VAN 2 VLAGGENMASTEN, HET MEER 58 A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aanbrengen van een reclame-uiting aan de gevel en het plaatsen van 2 vlaggenmasten op het perceel Het Meer 58 A te Heerenveen (03 maart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9918</text:span><text:line-break/><text:date style:data-style-name="dag" text:fixed="true" text:date-value="2022-03-07"/><text:line-break/><text:date style:data-style-name="jaar" text:fixed="true" text:date-value="2022-03-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99918</text:span><text:date style:data-style-name="nicedate" text:fixed="true" text:date-value="2022-03-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99918</text:span><text:date style:data-style-name="nicedate" text:fixed="true" text:date-value="2022-03-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AANBRENGEN VAN EEN RECLAME-UITING AAN DE GEVEL EN HET PLAATSEN VAN 2 VLAGGENMASTEN, HET MEER 58 A HEERENVEEN</meta:user-defined>
    <meta:user-defined meta:name="DCTERMS.W3CDTF/DCTERMS.available">2022-03-07</meta:user-defined>
    <meta:user-defined meta:name="DCTERMS.W3CDTF/OVERHEIDop.jaargang">2022</meta:user-defined>
    <meta:user-defined meta:name="OVERHEIDop.publicationIssue">99918</meta:user-defined>
    <meta:user-defined meta:name="OVERHEIDop.GmbID/DC.identifier">gmb-2022-99918</meta:user-defined>
    <meta:user-defined meta:name="OVERHEIDop.versieInformatie"/>
  </office:meta>
</office:document-meta>
</file>