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OLENWIJK LIVE, BREEDPAD EN GEDEMPTE MOLENWIJK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Molenwijke Live! op 23 juli 2022 op de locatie Breedpad en Gedempte Molenwijk te Heerenveen. </text:p>
            <text:p text:style-name="tussenkopcur">Ter inzage</text:p>
            <text:p text:style-name="common-al">De aanvraag alsmede de daarbij behorende stukken liggen van 4 maart 2022 tot en met 17 maart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729</text:span><text:line-break/><text:date style:data-style-name="dag" text:fixed="true" text:date-value="2022-03-07"/><text:line-break/><text:date style:data-style-name="jaar" text:fixed="true" text:date-value="2022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72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729</text:span><text:date style:data-style-name="nicedate" text:fixed="true" text:date-value="2022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DC.title">AANVRAAG EVENEMENTENVERGUNNING MOLENWIJK LIVE, BREEDPAD EN GEDEMPTE MOLENWIJK HEERENVEEN</meta:user-defined>
    <meta:user-defined meta:name="DCTERMS.W3CDTF/DCTERMS.available">2022-03-07</meta:user-defined>
    <meta:user-defined meta:name="DCTERMS.W3CDTF/OVERHEIDop.jaargang">2022</meta:user-defined>
    <meta:user-defined meta:name="OVERHEIDop.publicationIssue">99729</meta:user-defined>
    <meta:user-defined meta:name="OVERHEIDop.GmbID/DC.identifier">gmb-2022-99729</meta:user-defined>
    <meta:user-defined meta:name="OVERHEIDop.versieInformatie"/>
  </office:meta>
</office:document-meta>
</file>