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KANTOORPAND EN WONING IN EEN BEGELEID WONEN COMPLEX, VELUWELAAN 5 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kantoorpand en woning in een begeleid wonen complex op het perceel Veluwelaan 5 en 7 te Heerenveen (24-02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8869</text:span><text:line-break/><text:date style:data-style-name="dag" text:fixed="true" text:date-value="2022-03-07"/><text:line-break/><text:date style:data-style-name="jaar" text:fixed="true" text:date-value="2022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86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86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, VERANDEREN VAN EEN KANTOORPAND EN WONING IN EEN BEGELEID WONEN COMPLEX, VELUWELAAN 5 EN 7 HEERENVEEN</meta:user-defined>
    <meta:user-defined meta:name="DCTERMS.W3CDTF/DCTERMS.available">2022-03-07</meta:user-defined>
    <meta:user-defined meta:name="DCTERMS.W3CDTF/OVERHEIDop.jaargang">2022</meta:user-defined>
    <meta:user-defined meta:name="OVERHEIDop.publicationIssue">98869</meta:user-defined>
    <meta:user-defined meta:name="OVERHEIDop.GmbID/DC.identifier">gmb-2022-98869</meta:user-defined>
    <meta:user-defined meta:name="OVERHEIDop.versieInformatie"/>
  </office:meta>
</office:document-meta>
</file>